
<file path=META-INF/manifest.xml><?xml version="1.0" encoding="utf-8"?>
<manifest:manifest xmlns:manifest="urn:oasis:names:tc:opendocument:xmlns:manifest:1.0" manifest:version="1.3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xmlns:style="urn:oasis:names:tc:opendocument:xmlns:style:1.0" xmlns:fo="urn:oasis:names:tc:opendocument:xmlns:xsl-fo-compatible:1.0" office:version="1.3">
  <office:body>
    <office:text>
      <text:h text:outline-level="1">Kravspesifikasjon for tunnelbelysning</text:h>
      <text:p>Dokumentet samler kravene til belysning i vegtunneler over 500 meter.</text:p>
      <table:table table:name="Krav">
        <table:table-column table:number-columns-repeated="2"/>
        <table:table-row>
          <table:table-cell office:value-type="string">
            <text:p>Dokumentnummer:</text:p>
          </table:table-cell>
          <table:table-cell office:value-type="string">
            <text:p>SVV-2026-0417</text:p>
          </table:table-cell>
        </table:table-row>
        <table:table-row>
          <table:table-cell office:value-type="string">
            <text:p>Tittel:</text:p>
          </table:table-cell>
          <table:table-cell office:value-type="string">
            <text:p>Tunnelbelysning i hovedløpet</text:p>
          </table:table-cell>
        </table:table-row>
        <table:table-row>
          <table:table-cell office:value-type="string">
            <text:p>Ansvarlig avdeling:</text:p>
          </table:table-cell>
          <table:table-cell office:value-type="string">
            <text:p>Utbyggingsdivisjonen</text:p>
          </table:table-cell>
        </table:table-row>
        <table:table-row>
          <table:table-cell office:value-type="string">
            <text:p>Fagområde:</text:p>
          </table:table-cell>
          <table:table-cell office:value-type="string">
            <text:p>Elektro og belysning</text:p>
          </table:table-cell>
        </table:table-row>
        <table:table-row>
          <table:table-cell office:value-type="string">
            <text:p>Versjon:</text:p>
          </table:table-cell>
          <table:table-cell office:value-type="string">
            <text:p>2.3 godkjent</text:p>
          </table:table-cell>
        </table:table-row>
        <table:table-row>
          <table:table-cell office:value-type="string">
            <text:p>Gyldig fra:</text:p>
          </table:table-cell>
          <table:table-cell office:value-type="string">
            <text:p>01.03.2026</text:p>
          </table:table-cell>
        </table:table-row>
        <table:table-row>
          <table:table-cell office:value-type="string">
            <text:p>Erstatter:</text:p>
          </table:table-cell>
          <table:table-cell office:value-type="string">
            <text:p>SVV-2024-0188</text:p>
          </table:table-cell>
        </table:table-row>
        <table:table-row>
          <table:table-cell office:value-type="string">
            <text:p>Tunnellengde:</text:p>
          </table:table-cell>
          <table:table-cell office:value-type="string">
            <text:p>1240 meter</text:p>
          </table:table-cell>
        </table:table-row>
        <table:table-row>
          <table:table-cell office:value-type="string">
            <text:p>Dimensjonerende fart:</text:p>
          </table:table-cell>
          <table:table-cell office:value-type="string">
            <text:p>80 km/t</text:p>
          </table:table-cell>
        </table:table-row>
        <table:table-row>
          <table:table-cell office:value-type="string">
            <text:p>Årsdøgntrafikk:</text:p>
          </table:table-cell>
          <table:table-cell office:value-type="string">
            <text:p>12400 kjøretøy</text:p>
          </table:table-cell>
        </table:table-row>
        <table:table-row>
          <table:table-cell office:value-type="string">
            <text:p>Terskelluminans:</text:p>
          </table:table-cell>
          <table:table-cell office:value-type="string">
            <text:p>145 candela</text:p>
          </table:table-cell>
        </table:table-row>
        <table:table-row>
          <table:table-cell office:value-type="string">
            <text:p>Overgangssone:</text:p>
          </table:table-cell>
          <table:table-cell office:value-type="string">
            <text:p>Tre trinn nedtrapping</text:p>
          </table:table-cell>
        </table:table-row>
        <table:table-row>
          <table:table-cell office:value-type="string">
            <text:p>Innerstrekning:</text:p>
          </table:table-cell>
          <table:table-cell office:value-type="string">
            <text:p>3,0 candela</text:p>
          </table:table-cell>
        </table:table-row>
        <table:table-row>
          <table:table-cell office:value-type="string">
            <text:p>Utkjøringssone:</text:p>
          </table:table-cell>
          <table:table-cell office:value-type="string">
            <text:p>Ingen forsterkning</text:p>
          </table:table-cell>
        </table:table-row>
        <table:table-row>
          <table:table-cell office:value-type="string">
            <text:p>Fargetemperatur:</text:p>
          </table:table-cell>
          <table:table-cell office:value-type="string">
            <text:p>4000 kelvin</text:p>
          </table:table-cell>
        </table:table-row>
        <table:table-row>
          <table:table-cell office:value-type="string">
            <text:p>Fargegjengivelse:</text:p>
          </table:table-cell>
          <table:table-cell office:value-type="string">
            <text:p>Ra større enn 70</text:p>
          </table:table-cell>
        </table:table-row>
        <table:table-row>
          <table:table-cell office:value-type="string">
            <text:p>Nødbelysning:</text:p>
          </table:table-cell>
          <table:table-cell office:value-type="string">
            <text:p>60 minutter drift</text:p>
          </table:table-cell>
        </table:table-row>
        <table:table-row>
          <table:table-cell office:value-type="string">
            <text:p>Vedlikeholdsfaktor:</text:p>
          </table:table-cell>
          <table:table-cell office:value-type="string">
            <text:p>0,80 beregnet</text:p>
          </table:table-cell>
        </table:table-row>
        <table:table-row>
          <table:table-cell office:value-type="string">
            <text:p>Målemetode:</text:p>
          </table:table-cell>
          <table:table-cell office:value-type="string">
            <text:p>Måling med luminanskamera</text:p>
          </table:table-cell>
        </table:table-row>
        <table:table-row>
          <table:table-cell office:value-type="string">
            <text:p>Avvikshåndtering:</text:p>
          </table:table-cell>
          <table:table-cell office:value-type="string">
            <text:p>Søknad om fravik</text:p>
          </table:table-cell>
        </table:table-row>
      </table:table>
      <text:p>Luminansmatrise per trafikklasse</text:p>
      <table:table table:name="Luminansmatrise">
        <table:table-column table:number-columns-repeated="4"/>
        <table:table-row>
          <table:table-cell office:value-type="string">
            <text:p>Sone</text:p>
          </table:table-cell>
          <table:table-cell office:value-type="string">
            <text:p>Klasse A</text:p>
          </table:table-cell>
          <table:table-cell office:value-type="string">
            <text:p>Klasse B</text:p>
          </table:table-cell>
          <table:table-cell office:value-type="string">
            <text:p>Klasse C</text:p>
          </table:table-cell>
        </table:table-row>
        <table:table-row>
          <table:table-cell office:value-type="string">
            <text:p>Terskel</text:p>
          </table:table-cell>
          <table:table-cell office:value-type="string">
            <text:p>150 cd</text:p>
          </table:table-cell>
          <table:table-cell office:value-type="string">
            <text:p>120 cd</text:p>
          </table:table-cell>
          <table:table-cell office:value-type="string">
            <text:p>95 cd</text:p>
          </table:table-cell>
        </table:table-row>
        <table:table-row>
          <table:table-cell office:value-type="string">
            <text:p>Overgang</text:p>
          </table:table-cell>
          <table:table-cell office:value-type="string">
            <text:p>45 cd</text:p>
          </table:table-cell>
          <table:table-cell office:value-type="string">
            <text:p>36 cd</text:p>
          </table:table-cell>
          <table:table-cell office:value-type="string">
            <text:p>28 cd</text:p>
          </table:table-cell>
        </table:table-row>
        <table:table-row>
          <table:table-cell office:value-type="string">
            <text:p>Indre</text:p>
          </table:table-cell>
          <table:table-cell office:value-type="string">
            <text:p>3,5 cd</text:p>
          </table:table-cell>
          <table:table-cell office:value-type="string">
            <text:p>3,0 cd</text:p>
          </table:table-cell>
          <table:table-cell office:value-type="string">
            <text:p>2,5 cd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table="urn:oasis:names:tc:opendocument:xmlns:table:1.0" xmlns:style="urn:oasis:names:tc:opendocument:xmlns:style:1.0" xmlns:fo="urn:oasis:names:tc:opendocument:xmlns:xsl-fo-compatible:1.0" office:version="1.3">
  <office:styles/>
</office:document-styles>
</file>